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6a3f4efd79e3c3b8a74a1a756ac368f.jpg"/>
  <manifest:file-entry manifest:media-type="image/jpeg" manifest:full-path="Pictures/dccdfb780b327bff7ef4cde98a12be7e.jpg"/>
  <manifest:file-entry manifest:media-type="image/jpeg" manifest:full-path="Pictures/81d883a07f3e9a1543416c5062eec985.jpg"/>
  <manifest:file-entry manifest:media-type="image/jpeg" manifest:full-path="Pictures/8701030a5df1fefb65ad28fe2689cb3d.jpg"/>
  <manifest:file-entry manifest:media-type="image/jpeg" manifest:full-path="Pictures/59b7fb9a649f388e1649dc2aaea64608.jpg"/>
  <manifest:file-entry manifest:media-type="image/jpeg" manifest:full-path="Pictures/2db85e39226e86f2e09a8f32068eb4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l"/><text:bookmark-start text:name="__RefHeading___les_axes_xyz_1"/><text:bookmark-start text:name="les_axes_xyz"/>Les axes XYZ<text:bookmark-end text:name="__RefHeading___les_axes_xyz_1"/><text:bookmark-end text:name="les_axes_xyz"/></text:h>
      <text:p text:style-name="Text_20_body">Comment calibrer les axes XYZ avec pronterface.</text:p>
      <text:p text:style-name="Text_20_body"> - Télécharger Pronterface 2.0.1 (gratuit) sur internet “<text:a xlink:type="simple" xlink:href="https://pronterface.fr.uptodown.com/windows/telecharger" text:style-name="Internet_20_link" text:visited-style-name="Visited_20_Internet_20_Link">https://pronterface.fr.uptodown.com/windows/telecharger</text:a>”</text:p>
      <text:p text:style-name="Text_20_body"> - Installer sur le PC </text:p>
      <text:p text:style-name="Text_20_body"><draw:frame draw:style-name="mediacenter" draw:name="0" text:anchor-type="paragraph" draw:z-index="0" svg:width="21.166666666667cm" style:rel-width="100%" svg:height="11.17666232073cm" style:rel-height="scale"><draw:image xlink:href="Pictures/06a3f4efd79e3c3b8a74a1a756ac368f.jpg" xlink:type="simple" xlink:show="embed" xlink:actuate="onLoad"/></draw:frame></text:p>
      <text:p text:style-name="Horizontal_20_Line"/>
      <text:h text:style-name="Heading_20_2" text:outline-level="2"><text:bookmark-start text:name="__RefHeading___connexion_2"/><text:bookmark-start text:name="connexion"/>Connexion :<text:bookmark-end text:name="__RefHeading___connexion_2"/><text:bookmark-end text:name="connexion"/></text:h>
      <text:p text:style-name="Text_20_body"> - Machine éteinte.</text:p>
      <text:p text:style-name="Text_20_body"> - “Pronterface” éteint. </text:p>
      <text:p text:style-name="Text_20_body"> - Débrancher carte micro sd, SD ou clé USB (selon les imprimante 3D).</text:p>
      <text:p text:style-name="Text_20_body"> - Brancher le fil entre ordinateur et imprimante 3D.</text:p>
      <text:p text:style-name="Horizontal_20_Line"/>
      <text:p text:style-name="Text_20_body"> - L'écran de l'imprimante va s’allumer.</text:p>
      <text:p text:style-name="Text_20_body"> - Quand l'écran est allumé (comme au démarrage normal).</text:p>
      <text:p text:style-name="Text_20_body"> - Ouvrir “pronterface”.</text:p>
      <text:p text:style-name="Text_20_body"><draw:frame draw:style-name="mediacenter" draw:name="1" text:anchor-type="paragraph" draw:z-index="1" svg:width="21.166666666667cm" style:rel-width="100%" svg:height="11.17666232073cm" style:rel-height="scale"><draw:image xlink:href="Pictures/06a3f4efd79e3c3b8a74a1a756ac368f.jpg" xlink:type="simple" xlink:show="embed" xlink:actuate="onLoad"/></draw:frame></text:p>
      <text:p text:style-name="Horizontal_20_Line"/>
      <text:p text:style-name="Text_20_body"> - Choisissez le “port : 'x'”  est la “connexion (115200)”, x : dépend du port de sortie du pc, clic sur le triangle pour voir les ports disponibles . </text:p>
      <text:p text:style-name="Text_20_body"> - Clic sur “connect”.</text:p>
      <text:p text:style-name="Text_20_body"><draw:frame draw:style-name="mediacenter" draw:name="2" text:anchor-type="paragraph" draw:z-index="2" svg:width="15.875cm" svg:height="6.6503378378378cm"><draw:image xlink:href="Pictures/dccdfb780b327bff7ef4cde98a12be7e.jpg" xlink:type="simple" xlink:show="embed" xlink:actuate="onLoad"/></draw:frame></text:p>
      <text:p text:style-name="Horizontal_20_Line"/>
      <text:p text:style-name="Text_20_body"> - Imprimer un cube de 20 mm de cotés</text:p>
      <text:p text:style-name="Text_20_body"><draw:frame draw:style-name="mediacenter" draw:name="3" text:anchor-type="paragraph" draw:z-index="3" svg:width="10.583333333333cm" svg:height="10.583333333333cm"><draw:image xlink:href="/app/www/public/data/media/extrud0.jpg" xlink:type="simple" xlink:show="embed" xlink:actuate="onLoad"/></draw:frame></text:p>
      <text:p text:style-name="Text_20_body"> - Mesurer au pied a coulisse les dimension de chaque coté.</text:p>
      <text:p text:style-name="Text_20_body"> - Coté X</text:p>
      <text:p text:style-name="Text_20_body"><draw:frame draw:style-name="mediacenter" draw:name="4" text:anchor-type="paragraph" draw:z-index="4" svg:width="10.583333333333cm" svg:height="10.583333333333cm"><draw:image xlink:href="/app/www/public/data/media/extrud2.jpg" xlink:type="simple" xlink:show="embed" xlink:actuate="onLoad"/></draw:frame></text:p>
      <text:p text:style-name="Text_20_body"> - Coté Y</text:p>
      <text:p text:style-name="Text_20_body"><draw:frame draw:style-name="mediacenter" draw:name="5" text:anchor-type="paragraph" draw:z-index="5" svg:width="10.583333333333cm" svg:height="10.583333333333cm"><draw:image xlink:href="/app/www/public/data/media/extrud3.jpg" xlink:type="simple" xlink:show="embed" xlink:actuate="onLoad"/></draw:frame></text:p>
      <text:p text:style-name="Text_20_body"> - Et coté Z</text:p>
      <text:p text:style-name="Text_20_body"><draw:frame draw:style-name="mediacenter" draw:name="6" text:anchor-type="paragraph" draw:z-index="6" svg:width="10.583333333333cm" svg:height="10.583333333333cm"><draw:image xlink:href="/app/www/public/data/media/extrud4.jpg" xlink:type="simple" xlink:show="embed" xlink:actuate="onLoad"/></draw:frame></text:p>
      <text:p text:style-name="Text_20_body"> - Noter sur un papier les valeurs.</text:p>
      <text:p text:style-name="Text_20_body"><draw:frame draw:style-name="mediacenter" draw:name="7" text:anchor-type="paragraph" draw:z-index="7" svg:width="10.583333333333cm" svg:height="10.583333333333cm"><draw:image xlink:href="/app/www/public/data/media/extrud5.jpg" xlink:type="simple" xlink:show="embed" xlink:actuate="onLoad"/></draw:frame></text:p>
      <text:p text:style-name="Horizontal_20_Line"/>
      <text:p text:style-name="Text_20_body"> - Rechercher la ligne « M92 X80,00 Y80,00 Z400,00 E100,00 ».</text:p>
      <text:p text:style-name="Text_20_body"><draw:frame draw:style-name="mediacenter" draw:name="8" text:anchor-type="paragraph" draw:z-index="8" svg:width="10.583333333333cm" svg:height="3.9579945799458cm"><draw:image xlink:href="Pictures/81d883a07f3e9a1543416c5062eec985.jpg" xlink:type="simple" xlink:show="embed" xlink:actuate="onLoad"/></draw:frame></text:p>
      <text:p text:style-name="Text_20_body"><draw:frame draw:style-name="mediacenter" draw:name="9" text:anchor-type="paragraph" draw:z-index="9" svg:width="10.583333333333cm" svg:height="10.583333333333cm"><draw:image xlink:href="/app/www/public/data/media/extrud5.jpg" xlink:type="simple" xlink:show="embed" xlink:actuate="onLoad"/></draw:frame></text:p>
      <text:p text:style-name="Text_20_body"> - Faite le calcul suivant :</text:p>
      <text:p text:style-name="Preformatted_20_Text">X 80,00 x 20 = 1600<text:line-break/>1600 / 20,27 = 79,93</text:p>
      <text:p text:style-name="Text_20_body"><draw:frame draw:style-name="mediacenter" draw:name="10" text:anchor-type="paragraph" draw:z-index="10" svg:width="10.583333333333cm" svg:height="10.583333333333cm"><draw:image xlink:href="/app/www/public/data/media/extrud6.jpg" xlink:type="simple" xlink:show="embed" xlink:actuate="onLoad"/></draw:frame></text:p>
      <text:p text:style-name="Text_20_body"> - Refaite la même opération pour Y : </text:p>
      <text:p text:style-name="Preformatted_20_Text">Y 80,00 x 20 = 1600<text:line-break/>1600 / 20,25 = 79,01<text:tab/></text:p>
      <text:p text:style-name="Text_20_body"> - Et pour Z : </text:p>
      <text:p text:style-name="Preformatted_20_Text">Z 400,00 x 20 = 8000<text:line-break/>8000 / 19,74 = 40526</text:p>
      <text:p text:style-name="Text_20_body"><draw:frame draw:style-name="mediacenter" draw:name="11" text:anchor-type="paragraph" draw:z-index="11" svg:width="10.583333333333cm" svg:height="10.583333333333cm"><draw:image xlink:href="/app/www/public/data/media/extrud7.jpg" xlink:type="simple" xlink:show="embed" xlink:actuate="onLoad"/></draw:frame></text:p>
      <text:p text:style-name="Horizontal_20_Line"/>
      <text:p text:style-name="Text_20_body"> - Faire « M503»</text:p>
      <text:p text:style-name="Text_20_body"><draw:frame draw:style-name="mediacenter" draw:name="12" text:anchor-type="paragraph" draw:z-index="12" svg:width="10.583333333333cm" svg:height="3.6034405719392cm"><draw:image xlink:href="Pictures/8701030a5df1fefb65ad28fe2689cb3d.jpg" xlink:type="simple" xlink:show="embed" xlink:actuate="onLoad"/></draw:frame></text:p>
      <text:p text:style-name="Text_20_body"> - Modifier la ligne « M92 X80,00 Y80,00 Z400 E100,00 » pour la transformer en :</text:p>
      <text:p text:style-name="Text_20_body"> - « M92 X79,93 Y79,01 Z405,26 E100,00 »</text:p>
      <text:p text:style-name="Text_20_body"><draw:frame draw:style-name="mediacenter" draw:name="13" text:anchor-type="paragraph" draw:z-index="13" svg:width="10.583333333333cm" svg:height="5.3145743145743cm"><draw:image xlink:href="Pictures/59b7fb9a649f388e1649dc2aaea64608.jpg" xlink:type="simple" xlink:show="embed" xlink:actuate="onLoad"/></draw:frame></text:p>
      <text:p text:style-name="Text_20_body"> - Refaite un M503</text:p>
      <text:p text:style-name="Text_20_body"> - Ça doit donner ça : </text:p>
      <text:p text:style-name="Text_20_body"><draw:frame draw:style-name="mediacenter" draw:name="14" text:anchor-type="paragraph" draw:z-index="14" svg:width="10.583333333333cm" svg:height="5.2364300626305cm"><draw:image xlink:href="Pictures/2db85e39226e86f2e09a8f32068eb475.jpg" xlink:type="simple" xlink:show="embed" xlink:actuate="onLoad"/></draw:frame></text:p>
      <text:p text:style-name="Text_20_body"> - Si c’est bon  fait un M500 pour sauvegarder.</text:p>
      <text:p text:style-name="Horizontal_20_Line"/>
      <text:p text:style-name="Text_20_body"> - <text:a xlink:type="simple" xlink:href="http://club.acn3d.fr/doku.php?id=astuces" text:style-name="Internet_20_link" text:visited-style-name="Visited_20_Internet_20_Link">Astuces</text:a></text:p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3/16 06: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52</meta:creation-date>
    <dc:creator>Generated</dc:creator>
    <dc:date>2026-08-09T15::25:52</dc:date>
    <dc:language>en-US</dc:language>
    <meta:editing-cycles>1</meta:editing-cycles>
    <meta:editing-duration>PT0S</meta:editing-duration>
    <dc:title>regl</dc:title>
  </office:meta>
</office:document-meta>
</file>