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55d0deb5520ae2fbfa431c850964be.jpg"/>
  <manifest:file-entry manifest:media-type="image/jpeg" manifest:full-path="Pictures/7ac9da22834a7ff26dc329a0a4632d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sation1"/><text:bookmark-start text:name="__RefHeading___quelques_realisations_imprimante_3d_1"/><text:bookmark-start text:name="quelques_realisations_imprimante_3d"/>Quelques réalisations Imprimante 3D<text:bookmark-end text:name="__RefHeading___quelques_realisations_imprimante_3d_1"/><text:bookmark-end text:name="quelques_realisations_imprimante_3d"/></text:h>
      <text:p text:style-name="Text_20_body"><draw:frame draw:style-name="mediacenter" draw:name="0" text:anchor-type="paragraph" draw:z-index="0" svg:width="10.583333333333cm" svg:height="18.786982248521cm"><draw:image xlink:href="Pictures/1d55d0deb5520ae2fbfa431c850964be.jpg" xlink:type="simple" xlink:show="embed" xlink:actuate="onLoad"/></draw:frame></text:p>
      <text:p text:style-name="Text_20_body"> - Un lot de boîtes à mégots a été réalisé grâce à l’imprimante 3D.
Ces boîtes sont destinées à l’association “Don du Sang”.
Une belle initiative alliant impression 3D et engagement solidaire.</text:p>
      <text:p text:style-name="Horizontal_20_Line"/>
      <text:p text:style-name="Text_20_body"><draw:frame draw:style-name="mediacenter" draw:name="1" text:anchor-type="paragraph" draw:z-index="1" svg:width="10.583333333333cm" svg:height="10.583333333333cm"><draw:image xlink:href="Pictures/7ac9da22834a7ff26dc329a0a4632db5.jpg" xlink:type="simple" xlink:show="embed" xlink:actuate="onLoad"/></draw:frame></text:p>
      <text:p text:style-name="Text_20_body"> - Coinceur à torchon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 — <text:span text:style-name="Emphasis"><text:a xlink:type="simple" xlink:href="mailto:acn3d.info@gmail.com" text:style-name="Internet_20_link" text:visited-style-name="Visited_20_Internet_20_Link">Martial Krack</text:a> 2025/03/01 06:4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7:05</meta:creation-date>
    <dc:creator>Generated</dc:creator>
    <dc:date>2026-08-09T15::27:05</dc:date>
    <dc:language>en-US</dc:language>
    <meta:editing-cycles>1</meta:editing-cycles>
    <meta:editing-duration>PT0S</meta:editing-duration>
    <dc:title>realisation1</dc:title>
  </office:meta>
</office:document-meta>
</file>