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6a3f4efd79e3c3b8a74a1a756ac368f.jpg"/>
  <manifest:file-entry manifest:media-type="image/jpeg" manifest:full-path="Pictures/dccdfb780b327bff7ef4cde98a12be7e.jpg"/>
  <manifest:file-entry manifest:media-type="image/jpeg" manifest:full-path="Pictures/05af1aa1fe794a381e6c7ef7e75d7238.jpg"/>
  <manifest:file-entry manifest:media-type="image/jpeg" manifest:full-path="Pictures/642a24a6e2d2832465cf78f13532a033.jpg"/>
  <manifest:file-entry manifest:media-type="image/jpeg" manifest:full-path="Pictures/9de207c179d73c903e2b122f0d91a99f.jpg"/>
  <manifest:file-entry manifest:media-type="image/jpeg" manifest:full-path="Pictures/e7031ac259c5c77e99162e847e9cc33e.jpg"/>
  <manifest:file-entry manifest:media-type="image/jpeg" manifest:full-path="Pictures/fd350d6d40d371eea00e648ac3e74b45.jpg"/>
  <manifest:file-entry manifest:media-type="image/jpeg" manifest:full-path="Pictures/decd356dae4654c8a9db4c0444bbd97e.jpg"/>
  <manifest:file-entry manifest:media-type="image/jpeg" manifest:full-path="Pictures/a3f951b6d2f9879e3f1fb0d1a753f86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d"/><text:bookmark-start text:name="__RefHeading___pid_1"/><text:bookmark-start text:name="pid"/>PID<text:bookmark-end text:name="__RefHeading___pid_1"/><text:bookmark-end text:name="pid"/></text:h>
      <text:p text:style-name="Text_20_body"> - Le PID (Proportionnel, Intégral, Dérivé) est un algorithme utilisé pour stabiliser la température de la buse et du plateau chauffant d'une imprimante 3D. Il ajuste la puissance envoyée aux chauffages en fonction des écarts de température mesurés, réduisant ainsi les fluctuations. Cela permet d'obtenir une température plus stable, améliorant la qualité d'impression et évitant les variations qui pourraient affecter l'adhérence ou la fluidité du filament.</text:p>
      <text:p text:style-name="Text_20_body"> - Télécharger Pronterface 2.0.1 (gratuit) sur internet “<text:a xlink:type="simple" xlink:href="https://pronterface.fr.uptodown.com/windows/telecharger" text:style-name="Internet_20_link" text:visited-style-name="Visited_20_Internet_20_Link">https://pronterface.fr.uptodown.com/windows/telecharger</text:a>”</text:p>
      <text:p text:style-name="Text_20_body"> - Installer sur le PC </text:p>
      <text:p text:style-name="Text_20_body"><draw:frame draw:style-name="mediacenter" draw:name="0" text:anchor-type="paragraph" draw:z-index="0" svg:width="21.166666666667cm" style:rel-width="100%" svg:height="11.17666232073cm" style:rel-height="scale"><draw:image xlink:href="Pictures/06a3f4efd79e3c3b8a74a1a756ac368f.jpg" xlink:type="simple" xlink:show="embed" xlink:actuate="onLoad"/></draw:frame></text:p>
      <text:p text:style-name="Horizontal_20_Line"/>
      <text:h text:style-name="Heading_20_2" text:outline-level="2"><text:bookmark-start text:name="__RefHeading___connexion_2"/><text:bookmark-start text:name="connexion"/>Connexion :<text:bookmark-end text:name="__RefHeading___connexion_2"/><text:bookmark-end text:name="connexion"/></text:h>
      <text:p text:style-name="Text_20_body"> - Machine éteinte.</text:p>
      <text:p text:style-name="Text_20_body"> - “Pronterface” éteint. </text:p>
      <text:p text:style-name="Text_20_body"> - Débrancher carte micro sd, SD ou clé USB (selon les imprimante 3D).</text:p>
      <text:p text:style-name="Text_20_body"> - Brancher le fil entre ordinateur et imprimante 3D.</text:p>
      <text:p text:style-name="Horizontal_20_Line"/>
      <text:p text:style-name="Text_20_body"> - L'écran de l'imprimante va s’allumer.</text:p>
      <text:p text:style-name="Text_20_body"> - Quand l'écran est allumé (comme au démarrage normal).</text:p>
      <text:p text:style-name="Text_20_body"> - Ouvrir “pronterface”.</text:p>
      <text:p text:style-name="Text_20_body"><draw:frame draw:style-name="mediacenter" draw:name="1" text:anchor-type="paragraph" draw:z-index="1" svg:width="21.166666666667cm" style:rel-width="100%" svg:height="11.17666232073cm" style:rel-height="scale"><draw:image xlink:href="Pictures/06a3f4efd79e3c3b8a74a1a756ac368f.jpg" xlink:type="simple" xlink:show="embed" xlink:actuate="onLoad"/></draw:frame></text:p>
      <text:p text:style-name="Horizontal_20_Line"/>
      <text:p text:style-name="Text_20_body"> - Choisissez le “port : 'x'”  et la “connexion (115200)”, x : dépend du port de sortie du pc, clic sur le triangle pour voir les ports disponibles . </text:p>
      <text:p text:style-name="Text_20_body"> - Clic sur “connect”.</text:p>
      <text:p text:style-name="Text_20_body"><draw:frame draw:style-name="mediacenter" draw:name="2" text:anchor-type="paragraph" draw:z-index="2" svg:width="15.875cm" svg:height="6.6503378378378cm"><draw:image xlink:href="Pictures/dccdfb780b327bff7ef4cde98a12be7e.jpg" xlink:type="simple" xlink:show="embed" xlink:actuate="onLoad"/></draw:frame></text:p>
      <text:p text:style-name="Horizontal_20_Line"/>
      <text:p text:style-name="Text_20_body"> - Vous aurez dans la fenêtre de droite, les lignes de commandes qui vont apparaitre. </text:p>
      <text:p text:style-name="Text_20_body"><draw:frame draw:style-name="mediacenter" draw:name="3" text:anchor-type="paragraph" draw:z-index="3" svg:width="21.166666666667cm" style:rel-width="100%" svg:height="11.641666666667cm" style:rel-height="scale"><draw:image xlink:href="Pictures/05af1aa1fe794a381e6c7ef7e75d7238.jpg" xlink:type="simple" xlink:show="embed" xlink:actuate="onLoad"/></draw:frame></text:p>
      <text:p text:style-name="Horizontal_20_Line"/>
      <text:p text:style-name="Text_20_body"> - Ouvrir l'imprimante 3D. </text:p>
      <text:p text:style-name="Text_20_body"> - Mettre a chauffer la buse à 210°c</text:p>
      <text:p text:style-name="Text_20_body"> - Mettre a chauffer le plateau à 50°c</text:p>
      <text:p text:style-name="Text_20_body"><draw:frame draw:style-name="mediacenter" draw:name="4" text:anchor-type="paragraph" draw:z-index="4" svg:width="15.875cm" svg:height="6.4538551401869cm"><draw:image xlink:href="Pictures/642a24a6e2d2832465cf78f13532a033.jpg" xlink:type="simple" xlink:show="embed" xlink:actuate="onLoad"/></draw:frame></text:p>
      <text:p text:style-name="Text_20_body"> - Vous voyez le graphisme des courbes de températures.</text:p>
      <text:p text:style-name="Horizontal_20_Line"/>
      <text:p text:style-name="Text_20_body"> - Rechercher la ligne de commande “M301 E0 S210 C10”.</text:p>
      <text:p text:style-name="Text_20_body"><draw:frame draw:style-name="mediacenter" draw:name="5" text:anchor-type="paragraph" draw:z-index="5" svg:width="15.875cm" svg:height="20.997456395349cm"><draw:image xlink:href="Pictures/9de207c179d73c903e2b122f0d91a99f.jpg" xlink:type="simple" xlink:show="embed" xlink:actuate="onLoad"/></draw:frame></text:p>
      <text:p text:style-name="Horizontal_20_Line"/>
      <text:p text:style-name="Text_20_body"> - Taper la ligne de commande dans la barre de dessous en respectant les espaces : </text:p>
      <text:p text:style-name="Text_20_body"> - M301 E0 S210 C10 “enter” ou clic sur « send ».</text:p>
      <text:p text:style-name="Text_20_body"> - “M301 = commande, E = extrudeur n°1, S = température, et C = nombre de cycles (8 à 10)”, pour une mesure plus précise. </text:p>
      <text:p text:style-name="Text_20_body"><draw:frame draw:style-name="mediacenter" draw:name="6" text:anchor-type="paragraph" draw:z-index="6" svg:width="15.875cm" svg:height="8.1732673267327cm"><draw:image xlink:href="Pictures/e7031ac259c5c77e99162e847e9cc33e.jpg" xlink:type="simple" xlink:show="embed" xlink:actuate="onLoad"/></draw:frame></text:p>
      <text:p text:style-name="Text_20_body"><draw:frame draw:style-name="mediacenter" draw:name="7" text:anchor-type="paragraph" draw:z-index="7" svg:width="15.875cm" svg:height="2.6458333333333cm"><draw:image xlink:href="Pictures/fd350d6d40d371eea00e648ac3e74b45.jpg" xlink:type="simple" xlink:show="embed" xlink:actuate="onLoad"/></draw:frame></text:p>
      <text:p text:style-name="Horizontal_20_Line"/>
      <text:p text:style-name="Text_20_body"> - Quand c'est fini, il donne le résultat du PID.</text:p>
      <text:p text:style-name="Text_20_body"><draw:frame draw:style-name="mediacenter" draw:name="8" text:anchor-type="paragraph" draw:z-index="8" svg:width="15.875cm" svg:height="5.8774954627949cm"><draw:image xlink:href="Pictures/decd356dae4654c8a9db4c0444bbd97e.jpg" xlink:type="simple" xlink:show="embed" xlink:actuate="onLoad"/></draw:frame></text:p>
      <text:p text:style-name="Text_20_body"> - <text:span text:style-name="">PID  Autotune finished!</text:span> = Auto-étalonnage terminé! Mettez les dernières constantes Kp, Ki et Kd ci-dessous dans configuration.</text:p>
      <text:p text:style-name="Text_20_body"> - #définir DEFAULT_Kp 22.59</text:p>
      <text:p text:style-name="Text_20_body"> - #définir DEFAULT_Ki 1.66</text:p>
      <text:p text:style-name="Text_20_body"> - #définir DEFAULT_Kd 76.81</text:p>
      <text:p text:style-name="Text_20_body"><draw:frame draw:style-name="mediacenter" draw:name="9" text:anchor-type="paragraph" draw:z-index="9" svg:width="15.875cm" svg:height="4.4582095096582cm"><draw:image xlink:href="Pictures/a3f951b6d2f9879e3f1fb0d1a753f869.jpg" xlink:type="simple" xlink:show="embed" xlink:actuate="onLoad"/></draw:frame></text:p>
      <text:p text:style-name="Text_20_body"> - Tapez vos valeurs.</text:p>
      <text:p text:style-name="Text_20_body"> - M301 E0 Px Ix Dx  ⇒ x= vos valeurs.</text:p>
      <text:p text:style-name="Text_20_body"><draw:frame draw:style-name="mediacenter" draw:name="10" text:anchor-type="paragraph" draw:z-index="10" svg:width="15.875cm" svg:height="2.6458333333333cm"><draw:image xlink:href="Pictures/fd350d6d40d371eea00e648ac3e74b45.jpg" xlink:type="simple" xlink:show="embed" xlink:actuate="onLoad"/></draw:frame></text:p>
      <text:p text:style-name="Text_20_body"> - Tape “M500”  ⇒ pour sauvegarder dans l'EEPROM.</text:p>
      <text:p text:style-name="Text_20_body"> - Tape “M503”  ⇒ lecture paramètres pour vérifier. </text:p>
      <text:p text:style-name="Horizontal_20_Line"/>
      <text:h text:style-name="Heading_20_2" text:outline-level="2"><text:bookmark-start text:name="__RefHeading___plateau_3"/><text:bookmark-start text:name="plateau"/>plateau<text:bookmark-end text:name="__RefHeading___plateau_3"/><text:bookmark-end text:name="plateau"/></text:h>
      <text:p text:style-name="Text_20_body"> - Pour le plateau même opération.</text:p>
      <text:p text:style-name="Text_20_body"> - M303 E-1 Sx C10  ⇒ x= température.</text:p>
      <text:p text:style-name="Text_20_body"> - M500 ⇒ pour sauvegarder dans l'EEPROM</text:p>
      <text:p text:style-name="Horizontal_20_Line"/>
      <text:h text:style-name="Heading_20_2" text:outline-level="2"><text:bookmark-start text:name="__RefHeading___code_4"/><text:bookmark-start text:name="code"/>Code<text:bookmark-end text:name="__RefHeading___code_4"/><text:bookmark-end text:name="code"/></text:h>
      <text:p text:style-name="Text_20_body"> - Les lignes de code (Marlin) utilisées sont :</text:p>
      <text:p text:style-name="Text_20_body"> - M503 (pour lire les paramètres présents dans l'EEPROM).</text:p>
      <text:p text:style-name="Text_20_body"> - M303 E0 S210 C10 (pour lancer un auto PID buse, E0 pour la buse, S210 pour 210°C, C10 pour 10 cycles, vous pouvez mettre de C5 à C10 au choix).</text:p>
      <text:p text:style-name="Text_20_body"> - M301 E0 Px Ix Dx (pour envoyer à l'imprimante les valeurs x de votre PID buse précédemment fait).</text:p>
      <text:p text:style-name="Text_20_body"> - M500 (pour sauvegarder dans l'EEPROM les infos envoyées à l'imprimante)</text:p>
      <text:p text:style-name="Text_20_body"> - M303 E-1 S50 C10 (pour lancer un auto PID plateau, E-1 pour le plateau, S50 pour 50°C, C10 pour 10 cycles, vous pouvez mettre de C5 à C10 au choix).</text:p>
      <text:p text:style-name="Text_20_body"> - M304 E-1 Px Ix Dx (pour envoyer à l'imprimante les valeurs x de votre PID plateau précédemment fait).</text:p>
      <text:p text:style-name="Text_20_body"> - Merci à la vidéo “youtube” de “Mitsu_3d” : <text:a xlink:type="simple" xlink:href="https://www.youtube.com/watch?v=qQJoyGhWTMU&amp;t=337s" text:style-name="Internet_20_link" text:visited-style-name="Visited_20_Internet_20_Link">https://www.youtube.com/watch?v=qQJoyGhWTMU&amp;t=337s</text:a></text:p>
      <text:p text:style-name="Horizontal_20_Line"/>
      <text:p text:style-name="Text_20_body"> - <text:a xlink:type="simple" xlink:href="http://club.acn3d.fr/doku.php?id=astuces" text:style-name="Internet_20_link" text:visited-style-name="Visited_20_Internet_20_Link">Astuces</text:a></text:p>
      <text:p text:style-name="Text_20_body"> - <text:a xlink:type="simple" xlink:href="http://club.acn3d.fr/doku.php?id=start" text:style-name="Internet_20_link" text:visited-style-name="Visited_20_Internet_20_Link">Accueil</text:a></text:p>
      <text:p text:style-name="Text_20_body"> — <text:span text:style-name="Emphasis"><text:a xlink:type="simple" xlink:href="mailto:jackymichaud259@gmail.com" text:style-name="Internet_20_link" text:visited-style-name="Visited_20_Internet_20_Link">Jacky Michaud</text:a> 2025/03/13 07:09</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5::24:42</meta:creation-date>
    <dc:creator>Generated</dc:creator>
    <dc:date>2026-08-09T15::24:42</dc:date>
    <dc:language>en-US</dc:language>
    <meta:editing-cycles>1</meta:editing-cycles>
    <meta:editing-duration>PT0S</meta:editing-duration>
    <dc:title>pid</dc:title>
  </office:meta>
</office:document-meta>
</file>