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f7cffe9c171879aae55f87369c4479d.jpg"/>
  <manifest:file-entry manifest:media-type="image/jpeg" manifest:full-path="Pictures/0d422420c93d53d604a53d8e48f9f0d6.jpg"/>
  <manifest:file-entry manifest:media-type="image/jpeg" manifest:full-path="Pictures/702ae6d3377fe3b6ec9ef8103d5376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el"/><text:bookmark-start text:name="__RefHeading___le_materiel_1"/><text:bookmark-start text:name="le_materiel"/>Le matériel :<text:bookmark-end text:name="__RefHeading___le_materiel_1"/><text:bookmark-end text:name="le_materiel"/></text:h>
      <text:p text:style-name="Text_20_body"><draw:frame draw:style-name="mediacenter" draw:name="Créality Ender 5 Plus Legend" text:anchor-type="paragraph" draw:z-index="0" svg:width="10.583333333333cm"><draw:text-box><text:p text:style-name="legendcenter"><draw:frame draw:style-name="mediacenter" draw:name="Créality Ender 5 Plus" text:anchor-type="paragraph" draw:z-index="0" svg:width="10.583333333333cm" svg:height="11.985625cm"><draw:image xlink:href="Pictures/0f7cffe9c171879aae55f87369c4479d.jpg" xlink:type="simple" xlink:show="embed" xlink:actuate="onLoad"/></draw:frame>Créality Ender 5 Plus</text:p></draw:text-box></draw:frame></text:p>
      <text:p text:style-name="Text_20_body"> - <text:span text:style-name="Strong_20_Emphasis">Créality Ender 5 Plus</text:span></text:p>
      <text:p text:style-name="Text_20_body"><draw:frame draw:style-name="mediacenter" draw:name="Tévo Tornado Legend" text:anchor-type="paragraph" draw:z-index="0" svg:width="10.583333333333cm"><draw:text-box><text:p text:style-name="legendcenter"><draw:frame draw:style-name="mediacenter" draw:name="Tévo Tornado" text:anchor-type="paragraph" draw:z-index="1" svg:width="10.583333333333cm" svg:height="14.111111111111cm"><draw:image xlink:href="Pictures/0d422420c93d53d604a53d8e48f9f0d6.jpg" xlink:type="simple" xlink:show="embed" xlink:actuate="onLoad"/></draw:frame>Tévo Tornado</text:p></draw:text-box></draw:frame></text:p>
      <text:p text:style-name="Text_20_body"> - <text:span text:style-name="Strong_20_Emphasis">Tévo Tornado</text:span></text:p>
      <text:p text:style-name="Text_20_body"><draw:frame draw:style-name="mediacenter" draw:name="Fraiseuse a commande numérique  Legend" text:anchor-type="paragraph" draw:z-index="0" svg:width="10.583333333333cm"><draw:text-box><text:p text:style-name="legendcenter"><draw:frame draw:style-name="mediacenter" draw:name="Fraiseuse a commande numérique " text:anchor-type="paragraph" draw:z-index="2" svg:width="10.583333333333cm" svg:height="10.689166666667cm"><draw:image xlink:href="Pictures/702ae6d3377fe3b6ec9ef8103d5376a1.jpg" xlink:type="simple" xlink:show="embed" xlink:actuate="onLoad"/></draw:frame>Fraiseuse a commande numérique </text:p></draw:text-box></draw:frame></text:p>
      <text:p text:style-name="Text_20_body"> - <text:span text:style-name="Strong_20_Emphasis">Fraiseuse</text:span> a commande numérique 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Début</text:a></text:p>
      <text:p text:style-name="Text_20_body"> — <text:span text:style-name="Emphasis"><text:a xlink:type="simple" xlink:href="mailto:krackmartial509@gmail.com" text:style-name="Internet_20_link" text:visited-style-name="Visited_20_Internet_20_Link">Martial Krack</text:a> 2025/02/11 17:2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30:49</meta:creation-date>
    <dc:creator>Generated</dc:creator>
    <dc:date>2026-08-09T14::30:49</dc:date>
    <dc:language>en-US</dc:language>
    <meta:editing-cycles>1</meta:editing-cycles>
    <meta:editing-duration>PT0S</meta:editing-duration>
    <dc:title>materiel</dc:title>
  </office:meta>
</office:document-meta>
</file>