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1cc712e80ab82cf3176758b8066105.jpg"/>
  <manifest:file-entry manifest:media-type="image/jpeg" manifest:full-path="Pictures/683af75cc4ee5d697f9e925c9a393f9d.jpg"/>
  <manifest:file-entry manifest:media-type="image/jpeg" manifest:full-path="Pictures/97929bee420dfc451018ab7500a99c89.jpg"/>
  <manifest:file-entry manifest:media-type="image/jpeg" manifest:full-path="Pictures/0a99cf9bdbf477c898d68dcf378bf43f.jpg"/>
  <manifest:file-entry manifest:media-type="image/jpeg" manifest:full-path="Pictures/19f118f571706269f26bdf40e13886fb.jpg"/>
  <manifest:file-entry manifest:media-type="image/jpeg" manifest:full-path="Pictures/c4366e60967f1026caf34e5023e08fe2.jpg"/>
  <manifest:file-entry manifest:media-type="image/jpeg" manifest:full-path="Pictures/f2efe1094c35b57c0e6809d7f8c192f6.jpg"/>
  <manifest:file-entry manifest:media-type="image/jpeg" manifest:full-path="Pictures/c865f3edc9d4b64ad4295e1bc14f91a9.jpg"/>
  <manifest:file-entry manifest:media-type="image/jpeg" manifest:full-path="Pictures/3630f32b797199960732744d27118b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"/><text:bookmark-start text:name="__RefHeading___quelques_realisations_laser_1"/><text:bookmark-start text:name="quelques_realisations_laser"/>Quelques réalisations laser<text:bookmark-end text:name="__RefHeading___quelques_realisations_laser_1"/><text:bookmark-end text:name="quelques_realisations_laser"/></text:h>
      <text:p text:style-name="Text_20_body"><draw:frame draw:style-name="mediacenter" draw:name="0" text:anchor-type="paragraph" draw:z-index="0" svg:width="10.583333333333cm" svg:height="9.2163375839846cm"><draw:image xlink:href="Pictures/cd1cc712e80ab82cf3176758b8066105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" text:anchor-type="paragraph" draw:z-index="1" svg:width="10.583333333333cm" svg:height="10.080625cm"><draw:image xlink:href="Pictures/683af75cc4ee5d697f9e925c9a393f9d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2" text:anchor-type="paragraph" draw:z-index="2" svg:width="10.583333333333cm" svg:height="11.813645833333cm"><draw:image xlink:href="Pictures/97929bee420dfc451018ab7500a99c89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left" draw:name="3" text:anchor-type="paragraph" draw:z-index="3" svg:width="10.583333333333cm" svg:height="14.115520833333cm"><draw:image xlink:href="Pictures/0a99cf9bdbf477c898d68dcf378bf43f.jpg" xlink:type="simple" xlink:show="embed" xlink:actuate="onLoad"/></draw:frame> <draw:frame draw:style-name="mediaright" draw:name="4" text:anchor-type="paragraph" draw:z-index="4" svg:width="10.583333333333cm" svg:height="14.313958333333cm"><draw:image xlink:href="Pictures/19f118f571706269f26bdf40e13886fb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left" draw:name="5" text:anchor-type="paragraph" draw:z-index="5" svg:width="10.583333333333cm" svg:height="16.8671875cm"><draw:image xlink:href="Pictures/c4366e60967f1026caf34e5023e08fe2.jpg" xlink:type="simple" xlink:show="embed" xlink:actuate="onLoad"/></draw:frame><draw:frame draw:style-name="mediaright" draw:name="6" text:anchor-type="paragraph" draw:z-index="6" svg:width="10.583333333333cm" svg:height="15.941145833333cm"><draw:image xlink:href="Pictures/f2efe1094c35b57c0e6809d7f8c192f6.jpg" xlink:type="simple" xlink:show="embed" xlink:actuate="onLoad"/></draw:frame></text:p>
      <text:p text:style-name="Text_20_body"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 <text:line-break/></text:p>
      <text:p text:style-name="Text_20_body"> - Ces supports de téléphone est entièrement réalisé par découpe laser de précision.</text:p>
      <text:p text:style-name="Text_20_body">Fabriqué dans un matériau solide comme le bois ou l’acrylique, il offre une excellente stabilité.</text:p>
      <text:p text:style-name="Text_20_body">Son design épuré et moderne s’adapte à tous les environnements, bureau ou atelier.</text:p>
      <text:p text:style-name="Text_20_body">Les découpes nettes assurent un assemblage facile et un maintien parfait du téléphone.</text:p>
      <text:p text:style-name="Text_20_body">Compact et léger, il se démonte aisément pour le transport ou le rangement.</text:p>
      <text:p text:style-name="Text_20_body">Un accessoire pratique et esthétique, idéal pour poser son téléphone en toute sécurité.</text:p>
      <text:p text:style-name="Horizontal_20_Line"/>
      <text:p text:style-name="Text_20_body"><draw:frame draw:style-name="mediacenter" draw:name="7" text:anchor-type="paragraph" draw:z-index="7" svg:width="10.583333333333cm" svg:height="18.2959375cm"><draw:image xlink:href="Pictures/c865f3edc9d4b64ad4295e1bc14f91a9.jpg" xlink:type="simple" xlink:show="embed" xlink:actuate="onLoad"/></draw:frame></text:p>
      <text:p text:style-name="Text_20_body"> - Ce support de téléphone est réalisé en découpe laser de haute précision, offrant des lignes nettes et modernes.</text:p>
      <text:p text:style-name="Text_20_body">Fabriqué dans un matériau robuste, il allie légèreté et stabilité pour un usage quotidien.</text:p>
      <text:p text:style-name="Text_20_body">Des inclusions de résine UV viennent sublimer la pièce, apportant des effets de transparence et de couleur uniques.</text:p>
      <text:p text:style-name="Text_20_body">Chaque support est une création artisanale, alliant technologie et savoir-faire manuel.</text:p>
      <text:p text:style-name="Text_20_body">Son design épuré s’intègre parfaitement sur un bureau, une table ou une étagère.</text:p>
      <text:p text:style-name="Text_20_body">Élégant et pratique, il met en valeur votre téléphone tout en restant un véritable objet décoratif.</text:p>
      <text:p text:style-name="Horizontal_20_Line"/>
      <text:p text:style-name="Text_20_body"><draw:frame draw:style-name="mediacenter" draw:name="8" text:anchor-type="paragraph" draw:z-index="8" svg:width="10.583333333333cm" svg:height="10.95375cm"><draw:image xlink:href="Pictures/3630f32b797199960732744d27118b7b.jpg" xlink:type="simple" xlink:show="embed" xlink:actuate="onLoad"/></draw:frame></text:p>
      <text:p text:style-name="Text_20_body"> - 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 — <text:span text:style-name="Emphasis"><text:a xlink:type="simple" xlink:href="mailto:acn3d.info@gmail.com" text:style-name="Internet_20_link" text:visited-style-name="Visited_20_Internet_20_Link">Martial Krack</text:a> 2025/10/07 14:4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28:42</meta:creation-date>
    <dc:creator>Generated</dc:creator>
    <dc:date>2026-08-09T14::28:42</dc:date>
    <dc:language>en-US</dc:language>
    <meta:editing-cycles>1</meta:editing-cycles>
    <meta:editing-duration>PT0S</meta:editing-duration>
    <dc:title>laser</dc:title>
  </office:meta>
</office:document-meta>
</file>