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c9e73d44e0f80031712060c3cc1feb.jpg"/>
  <manifest:file-entry manifest:media-type="image/jpeg" manifest:full-path="Pictures/40043579ebfd076536c8b96c7dae2bdc.jpg"/>
  <manifest:file-entry manifest:media-type="image/jpeg" manifest:full-path="Pictures/16414c2c3687973781594d82e2e8da5f.jpg"/>
  <manifest:file-entry manifest:media-type="image/jpeg" manifest:full-path="Pictures/d50acebd30d41f45eba98481acf1e5e9.jpg"/>
  <manifest:file-entry manifest:media-type="image/jpeg" manifest:full-path="Pictures/b14ff0339be23f99b81b1769963522cd.jpg"/>
  <manifest:file-entry manifest:media-type="image/jpeg" manifest:full-path="Pictures/1b3b3dce6fb6022db9d084961b5fa965.jpg"/>
  <manifest:file-entry manifest:media-type="image/jpeg" manifest:full-path="Pictures/96301d07c0c037dd2831ba71e251672d.jpg"/>
  <manifest:file-entry manifest:media-type="image/jpeg" manifest:full-path="Pictures/ff265ccce14fc35c57a4339d4b93b022.jpg"/>
  <manifest:file-entry manifest:media-type="image/jpeg" manifest:full-path="Pictures/0378e91b009571aeb54f80afe6806110.jpg"/>
  <manifest:file-entry manifest:media-type="image/jpeg" manifest:full-path="Pictures/2bfea06c78b5999b57ef52140cc98876.jpg"/>
  <manifest:file-entry manifest:media-type="image/jpeg" manifest:full-path="Pictures/8a44bfe2517b8a7ed990e7bef171dddc.jpg"/>
  <manifest:file-entry manifest:media-type="image/jpeg" manifest:full-path="Pictures/0efb84205b5ae9635a82e655bcee4f6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alaad"/><text:bookmark-start text:name="__RefHeading___galaad_3_1"/><text:bookmark-start text:name="galaad_3"/>Galaad 3 :<text:bookmark-end text:name="__RefHeading___galaad_3_1"/><text:bookmark-end text:name="galaad_3"/></text:h>
      <text:p text:style-name="Text_20_body"><text:a xlink:type="simple" xlink:href="https://www.galaad.net/overview-fra.html" text:style-name="Internet_20_link" text:visited-style-name="Visited_20_Internet_20_Link">**Galaad 3** (Logiciel dessin 3D)</text:a></text:p>
      <text:p text:style-name="Text_20_body"><draw:frame draw:style-name="mediacenter" draw:name="0" text:anchor-type="paragraph" draw:z-index="0" svg:width="10.583333333333cm" svg:height="11.258020833333cm"><draw:image xlink:href="Pictures/efc9e73d44e0f80031712060c3cc1feb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" text:anchor-type="paragraph" draw:z-index="1" svg:width="10.583333333333cm" svg:height="7.2892708333333cm"><draw:image xlink:href="Pictures/40043579ebfd076536c8b96c7dae2bdc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2" text:anchor-type="paragraph" draw:z-index="2" svg:width="10.583333333333cm" svg:height="7.2892708333333cm"><draw:image xlink:href="Pictures/16414c2c3687973781594d82e2e8da5f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3" text:anchor-type="paragraph" draw:z-index="3" svg:width="10.583333333333cm" svg:height="7.2363541666667cm"><draw:image xlink:href="Pictures/d50acebd30d41f45eba98481acf1e5e9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4" text:anchor-type="paragraph" draw:z-index="4" svg:width="10.583333333333cm" svg:height="6.2573958333333cm"><draw:image xlink:href="Pictures/b14ff0339be23f99b81b1769963522cd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5" text:anchor-type="paragraph" draw:z-index="5" svg:width="10.583333333333cm" svg:height="9.7498958333333cm"><draw:image xlink:href="Pictures/1b3b3dce6fb6022db9d084961b5fa965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6" text:anchor-type="paragraph" draw:z-index="6" svg:width="10.583333333333cm" svg:height="10.107083333333cm"><draw:image xlink:href="Pictures/96301d07c0c037dd2831ba71e251672d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7" text:anchor-type="paragraph" draw:z-index="7" svg:width="10.583333333333cm" svg:height="9.4059375cm"><draw:image xlink:href="Pictures/ff265ccce14fc35c57a4339d4b93b022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8" text:anchor-type="paragraph" draw:z-index="8" svg:width="10.583333333333cm" svg:height="10.146770833333cm"><draw:image xlink:href="Pictures/0378e91b009571aeb54f80afe6806110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9" text:anchor-type="paragraph" draw:z-index="9" svg:width="10.583333333333cm" svg:height="10.146770833333cm"><draw:image xlink:href="Pictures/2bfea06c78b5999b57ef52140cc98876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0" text:anchor-type="paragraph" draw:z-index="10" svg:width="10.583333333333cm" svg:height="10.151743498818cm"><draw:image xlink:href="Pictures/8a44bfe2517b8a7ed990e7bef171dddc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1" text:anchor-type="paragraph" draw:z-index="11" svg:width="10.583333333333cm" svg:height="7.46125cm"><draw:image xlink:href="Pictures/0efb84205b5ae9635a82e655bcee4f6b.jpg" xlink:type="simple" xlink:show="embed" xlink:actuate="onLoad"/></draw:frame></text:p>
      <text:p text:style-name="Text_20_body"> - 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7:13</meta:creation-date>
    <dc:creator>Generated</dc:creator>
    <dc:date>2026-08-09T15::27:13</dc:date>
    <dc:language>en-US</dc:language>
    <meta:editing-cycles>1</meta:editing-cycles>
    <meta:editing-duration>PT0S</meta:editing-duration>
    <dc:title>galaad</dc:title>
  </office:meta>
</office:document-meta>
</file>