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8b8dc9267f1045cf4d29ccc6e6a0fd.jpg"/>
  <manifest:file-entry manifest:media-type="image/jpeg" manifest:full-path="Pictures/f4775ce59535a942f4fd0bda961a8e2b.jpg"/>
  <manifest:file-entry manifest:media-type="image/jpeg" manifest:full-path="Pictures/d110e781a7499fdfa1b2cc8008ccc2fe.jpg"/>
  <manifest:file-entry manifest:media-type="image/jpeg" manifest:full-path="Pictures/53dce98680c0f0bc487a65d4725a60f0.jpg"/>
  <manifest:file-entry manifest:media-type="image/jpeg" manifest:full-path="Pictures/44bd418bcb62c92b64cd658bbc1f428e.jpg"/>
  <manifest:file-entry manifest:media-type="image/jpeg" manifest:full-path="Pictures/412dea733e200d237bfab18ced381b4f.jpg"/>
  <manifest:file-entry manifest:media-type="image/jpeg" manifest:full-path="Pictures/391c81cd2d66ab5fc5a90033567435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sion360b"/><text:bookmark-start text:name="__RefHeading___installation_fusion_360_1"/><text:bookmark-start text:name="installation_fusion_360"/>Installation Fusion 360<text:bookmark-end text:name="__RefHeading___installation_fusion_360_1"/><text:bookmark-end text:name="installation_fusion_360"/></text:h>
      <text:p text:style-name="Text_20_body"><draw:frame draw:style-name="mediacenter" draw:name="0" text:anchor-type="paragraph" draw:z-index="0" svg:width="15.875cm" svg:height="3.4775155832591cm"><draw:image xlink:href="Pictures/e58b8dc9267f1045cf4d29ccc6e6a0fd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1" text:anchor-type="paragraph" draw:z-index="1" svg:width="15.875cm" svg:height="9.7364193925234cm"><draw:image xlink:href="Pictures/f4775ce59535a942f4fd0bda961a8e2b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2" text:anchor-type="paragraph" draw:z-index="2" svg:width="15.875cm" svg:height="9.824572808321cm"><draw:image xlink:href="Pictures/d110e781a7499fdfa1b2cc8008ccc2fe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3" text:anchor-type="paragraph" draw:z-index="3" svg:width="15.875cm" svg:height="16.385267857143cm"><draw:image xlink:href="Pictures/53dce98680c0f0bc487a65d4725a60f0.jpg" xlink:type="simple" xlink:show="embed" xlink:actuate="onLoad"/></draw:frame></text:p>
      <text:p text:style-name="Text_20_body"> - </text:p>
      <text:p text:style-name="Horizontal_20_Line"/>
      <text:p text:style-name="Text_20_body"><draw:frame draw:style-name="mediacenter" draw:name="4" text:anchor-type="paragraph" draw:z-index="4" svg:width="15.875cm" svg:height="16.482655502392cm"><draw:image xlink:href="Pictures/44bd418bcb62c92b64cd658bbc1f428e.jpg" xlink:type="simple" xlink:show="embed" xlink:actuate="onLoad"/></draw:frame>
 - </text:p>
      <text:p text:style-name="Horizontal_20_Line"/>
      <text:p text:style-name="Text_20_body"><draw:frame draw:style-name="mediacenter" draw:name="5" text:anchor-type="paragraph" draw:z-index="5" svg:width="15.875cm" svg:height="8.0140060240964cm"><draw:image xlink:href="Pictures/412dea733e200d237bfab18ced381b4f.jpg" xlink:type="simple" xlink:show="embed" xlink:actuate="onLoad"/></draw:frame>
 - </text:p>
      <text:p text:style-name="Horizontal_20_Line"/>
      <text:p text:style-name="Text_20_body"><draw:frame draw:style-name="mediacenter" draw:name="6" text:anchor-type="paragraph" draw:z-index="6" svg:width="15.875cm" svg:height="9.817279138827cm"><draw:image xlink:href="Pictures/391c81cd2d66ab5fc5a90033567435a5.jpg" xlink:type="simple" xlink:show="embed" xlink:actuate="onLoad"/></draw:frame>
 - </text:p>
      <text:p text:style-name="Horizontal_20_Line"/>
      <text:p text:style-name="Text_20_body"> - <text:a xlink:type="simple" xlink:href="http://club.acn3d.fr/doku.php?id=inst-logiciel" text:style-name="Internet_20_link" text:visited-style-name="Visited_20_Internet_20_Link">Instal. logiciel</text:a></text:p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4/05 14:0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3</meta:creation-date>
    <dc:creator>Generated</dc:creator>
    <dc:date>2026-08-09T15::25:53</dc:date>
    <dc:language>en-US</dc:language>
    <meta:editing-cycles>1</meta:editing-cycles>
    <meta:editing-duration>PT0S</meta:editing-duration>
    <dc:title>fusion360b</dc:title>
  </office:meta>
</office:document-meta>
</file>