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c82bea3006017a41b0be08f0eda3d0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imat"/><text:bookmark-start text:name="__RefHeading___animation_1"/><text:bookmark-start text:name="animation"/>Animation<text:bookmark-end text:name="__RefHeading___animation_1"/><text:bookmark-end text:name="animation"/></text:h>
      <text:p text:style-name="Text_20_body"><draw:frame draw:style-name="medialeft" draw:name="0" text:anchor-type="paragraph" draw:z-index="0" svg:width="10.583333333333cm" svg:height="13.096875cm"><draw:image xlink:href="Pictures/ac82bea3006017a41b0be08f0eda3d0c.jpg" xlink:type="simple" xlink:show="embed" xlink:actuate="onLoad"/></draw:frame></text:p>
      <text:p text:style-name="Text_20_body"> - L'ACN3D sera présent en tant qu'exposant à la Bourse Exposition de Modèles Réduits organisée par le Rail Club Océan à Marennes, le dimanche 25 mai 2025, de 9h00 à 17h00, au Centre d’Animation et de Loisirs (Rue Jean Moulin). Venez découvrir nos réalisations et échanger avec nous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5::28:02</meta:creation-date>
    <dc:creator>Generated</dc:creator>
    <dc:date>2026-08-09T15::28:02</dc:date>
    <dc:language>en-US</dc:language>
    <meta:editing-cycles>1</meta:editing-cycles>
    <meta:editing-duration>PT0S</meta:editing-duration>
    <dc:title>animat</dc:title>
  </office:meta>
</office:document-meta>
</file>